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top="0.125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 fo:margin-top="0.125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0" style:parent-style-name="內文" style:family="paragraph">
      <style:paragraph-properties style:snap-to-layout-grid="false" fo:text-align="end" fo:margin-top="0.125in" fo:line-height="75%" fo:margin-right="0.1388in"/>
      <style:text-properties style:font-name="標楷體" style:font-name-asian="標楷體" style:font-weight-complex="bold" fo:font-size="10pt" style:font-size-asian="10pt" style:font-size-complex="10pt"/>
    </style:style>
    <style:style style:name="P11" style:parent-style-name="內文" style:family="paragraph">
      <style:paragraph-properties style:snap-to-layout-grid="false" fo:text-align="end" fo:margin-top="0.125in" fo:line-height="75%" fo:margin-right="0.1388in"/>
    </style:style>
    <style:style style:name="T12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T14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T15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T16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T1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19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style:snap-to-layout-grid="false" fo:margin-top="0.125in" fo:line-height="85%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paragraph-properties style:snap-to-layout-grid="false" fo:margin-top="0.125in" fo:margin-left="0.4861in" fo:text-indent="-0.4861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list-style-name="LFO1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新細明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新細明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新細明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margin-top="0.125in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新細明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margin-top="0.125in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新細明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新細明體" fo:font-size="14pt" style:font-size-asian="14pt"/>
    </style:style>
    <style:style style:name="P52" style:parent-style-name="內文" style:family="paragraph">
      <style:paragraph-properties style:snap-to-layout-grid="false" fo:margin-top="0.0694in" fo:margin-left="0.3888in" fo:text-indent="-0.3888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內文" style:family="paragraph">
      <style:paragraph-properties style:snap-to-layout-grid="false" fo:margin-top="0.125in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內文" style:list-style-name="LFO2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新細明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list-style-name="LFO2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 fo:margin-top="0.125in" fo:margin-left="0.3888in" fo:text-indent="-0.3888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name="T85" style:parent-style-name="預設段落字型" style:family="text">
      <style:text-properties style:font-name="標楷體" style:font-name-asian="標楷體" fo:font-size="14pt" style:font-size-asian="14pt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T88" style:parent-style-name="預設段落字型" style:family="text">
      <style:text-properties style:font-name="標楷體" style:font-name-asian="標楷體" fo:font-size="14pt" style:font-size-asian="14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2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3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4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5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6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7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8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19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20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21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22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123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P124" style:parent-style-name="內文" style:family="paragraph">
      <style:paragraph-properties style:snap-to-layout-grid="false" fo:text-align="justify" fo:margin-top="0.125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6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7" style:parent-style-name="內文" style:family="paragraph">
      <style:paragraph-properties style:snap-to-layout-grid="false" fo:margin-top="0.125in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8" style:parent-style-name="內文" style:list-style-name="LFO3" style:family="paragraph">
      <style:paragraph-properties style:snap-to-layout-grid="false" fo:margin-top="0.125in" fo:line-height="85%">
        <style:tab-stops>
          <style:tab-stop style:type="left" style:position="0.06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9" style:parent-style-name="內文" style:list-style-name="LFO3" style:family="paragraph">
      <style:paragraph-properties style:snap-to-layout-grid="false" fo:margin-top="0.125in" fo:line-height="85%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0" style:parent-style-name="內文" style:list-style-name="LFO3" style:family="paragraph">
      <style:paragraph-properties style:snap-to-layout-grid="false" fo:margin-top="0.125in" fo:line-height="85%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1" style:parent-style-name="內文" style:list-style-name="LFO3" style:family="paragraph">
      <style:paragraph-properties style:snap-to-layout-grid="false" fo:margin-top="0.125in" fo:line-height="85%">
        <style:tab-stops>
          <style:tab-stop style:type="left" style:position="0.06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style:snap-to-layout-grid="false" fo:margin-top="0.125in" fo:line-height="85%">
        <style:tab-stops>
          <style:tab-stop style:type="left" style:position="0.3937in"/>
        </style:tab-stops>
      </style:paragraph-properties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T134" style:parent-style-name="預設段落字型" style:family="text">
      <style:text-properties style:font-name="新細明體" fo:font-size="14pt" style:font-size-asian="14pt"/>
    </style:style>
    <style:style style:name="T135" style:parent-style-name="預設段落字型" style:family="text">
      <style:text-properties style:font-name="標楷體" style:font-name-asian="標楷體" fo:font-size="14pt" style:font-size-asian="14pt"/>
    </style:style>
    <style:style style:name="T136" style:parent-style-name="預設段落字型" style:family="text">
      <style:text-properties style:font-name="新細明體" fo:font-size="14pt" style:font-size-asian="14pt"/>
    </style:style>
    <style:style style:name="T137" style:parent-style-name="預設段落字型" style:family="text">
      <style:text-properties style:font-name="標楷體" style:font-name-asian="標楷體" fo:font-size="14pt" style:font-size-asian="14pt"/>
    </style:style>
    <style:style style:name="P138" style:parent-style-name="內文" style:list-style-name="LFO5" style:family="paragraph">
      <style:paragraph-properties style:snap-to-layout-grid="false" fo:margin-top="0.125in" fo:line-height="85%">
        <style:tab-stops>
          <style:tab-stop style:type="left" style:position="-0.1895in"/>
        </style:tab-stops>
      </style:paragraph-properties>
      <style:text-properties style:font-name="標楷體" style:font-name-asian="標楷體" fo:font-size="14pt" style:font-size-asian="14pt"/>
    </style:style>
    <style:style style:name="P139" style:parent-style-name="內文" style:list-style-name="LFO5" style:family="paragraph">
      <style:paragraph-properties style:snap-to-layout-grid="false" fo:margin-top="0.125in" fo:line-height="85%">
        <style:tab-stops>
          <style:tab-stop style:type="left" style:position="-0.1895in"/>
        </style:tab-stops>
      </style:paragraph-properties>
      <style:text-properties style:font-name="標楷體" style:font-name-asian="標楷體" fo:font-size="14pt" style:font-size-asian="14pt"/>
    </style:style>
    <style:style style:name="P140" style:parent-style-name="內文" style:family="paragraph">
      <style:paragraph-properties style:snap-to-layout-grid="false" fo:margin-top="0.125in" fo:line-height="85%" fo:margin-left="0.3333in">
        <style:tab-stops>
          <style:tab-stop style:type="left" style:position="0.0604in"/>
        </style:tab-stops>
      </style:paragraph-properties>
    </style:style>
    <style:style style:name="T141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T142" style:parent-style-name="預設段落字型" style:family="text">
      <style:text-properties style:font-name="標楷體" style:font-name-asian="標楷體" fo:font-size="14pt" style:font-size-asian="14pt"/>
    </style:style>
    <style:style style:name="T143" style:parent-style-name="預設段落字型" style:family="text">
      <style:text-properties style:font-name="標楷體" style:font-name-asian="標楷體" fo:font-size="14pt" style:font-size-asian="14pt"/>
    </style:style>
    <style:style style:name="T144" style:parent-style-name="預設段落字型" style:family="text">
      <style:text-properties style:font-name="標楷體" style:font-name-asian="標楷體" fo:font-size="14pt" style:font-size-asian="14pt"/>
    </style:style>
    <style:style style:name="T145" style:parent-style-name="預設段落字型" style:family="text">
      <style:text-properties style:font-name="標楷體" style:font-name-asian="標楷體" fo:font-size="14pt" style:font-size-asian="14pt"/>
    </style:style>
    <style:style style:name="P146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7" style:parent-style-name="內文" style:family="paragraph">
      <style:paragraph-properties style:snap-to-layout-grid="false" fo:margin-top="0.1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9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150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151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152" style:parent-style-name="內文" style:family="paragraph">
      <style:paragraph-properties style:snap-to-layout-grid="false" fo:text-align="center" fo:margin-top="0.125in" fo:line-height="85%"/>
    </style:style>
    <style:style style:name="P153" style:parent-style-name="內文" style:family="paragraph">
      <style:paragraph-properties style:snap-to-layout-grid="false" fo:text-align="center" fo:margin-top="0.125in" fo:line-height="85%" fo:margin-right="0.7777in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財團法人建大文化教育基金會</text:p>
      <text:p text:style-name="P2"><text:span text:style-name="T3">11</text:span><text:span text:style-name="T4">5</text:span><text:span text:style-name="T5">年</text:span><text:span text:style-name="T6">雲林縣</text:span><text:span text:style-name="T7">建大優秀</text:span><text:span text:style-name="T8">自強</text:span><text:span text:style-name="T9">學生獎學金實施辦法</text:span></text:p>
      <text:p text:style-name="P10">中華民國一○四年七月二十日公布</text:p>
      <text:p text:style-name="P11"><text:span text:style-name="T12">中華民國</text:span><text:span text:style-name="T13">一一</text:span><text:span text:style-name="T14">四</text:span><text:span text:style-name="T15">年</text:span><text:span text:style-name="T16">八月二十</text:span><text:span text:style-name="T17">日</text:span><text:span text:style-name="T18">修訂</text:span></text:p>
      <text:p text:style-name="P19">第1條</text:p>
      <text:p text:style-name="P20"><text:s text:c="5"/>為發揚建大公司創辦人楊金豹、顏玉霞夫婦教育興邦之心志，建大文化教育基金會(以下簡稱本會)特設立優秀自強學生獎學金以鼓勵學生努力向學，激發上進精神，爰訂定本辦法。</text:p>
      <text:p text:style-name="P21">第2條</text:p>
      <text:p text:style-name="P22"><text:span text:style-name="T23"><text:s text:c="5"/></text:span><text:span text:style-name="T24">凡設籍</text:span><text:span text:style-name="T25">雲林縣</text:span><text:span text:style-name="T26">滿一年以上</text:span><text:span text:style-name="T27">之優秀</text:span><text:span text:style-name="T28">自強</text:span><text:span text:style-name="T29">學生，符合下列規定之一，而未享有公費或其他獎學金者，得向學校提出申請：</text:span></text:p>
      <text:list text:style-name="LFO1" text:continue-numbering="true">
        <text:list-item>
          <text:p text:style-name="P30"><text:span text:style-name="T31">大專</text:span><text:span text:style-name="T32">組</text:span><text:span text:style-name="T33">：</text:span><text:span text:style-name="T34">目前就讀於國內公私立大專院校</text:span><text:span text:style-name="T35">，</text:span><text:span text:style-name="T36">前一學年之學業</text:span><text:span text:style-name="T37">成績平均七十分以上（大一學生以高三成績為準），操行成績（或綜合表現）八十分（甲等）以上</text:span><text:span text:style-name="T38">，</text:span><text:span text:style-name="T39">且綜合表現良好無記過以上之處分。</text:span></text:p>
        </text:list-item>
      </text:list>
      <text:p text:style-name="P40"><text:span text:style-name="T41">二</text:span><text:span text:style-name="T42">、</text:span><text:span text:style-name="T43">上述</text:span><text:span text:style-name="T44">學期</text:span><text:span text:style-name="T45">成績中有一學科不及格者則不得申請。</text:span><text:span text:style-name="T46"><text:s/></text:span></text:p>
      <text:p text:style-name="P47"><text:span text:style-name="T48">三</text:span><text:span text:style-name="T49">、</text:span><text:span text:style-name="T50">身心障礙學校學生可不受就讀地區限制</text:span><text:span text:style-name="T51">。</text:span></text:p>
      <text:p text:style-name="P52"><text:span text:style-name="T53">四、</text:span><text:span text:style-name="T54">若同時領有公費或其他獎學金(領據已簽)者，則喪失獲獎資格，並請學校協助來信</text:span><text:span text:style-name="T55">或官方賴</text:span><text:span text:style-name="T56">告知。</text:span></text:p>
      <text:p text:style-name="P57">第3條</text:p>
      <text:p text:style-name="P58"><text:s text:c="4"/><text:s/>獎學金每學年錄取名額及金額如下：</text:p>
      <text:list text:style-name="LFO2" text:continue-numbering="true">
        <text:list-item>
          <text:p text:style-name="P59"><text:span text:style-name="T60">大專（院）校學生：</text:span><text:span text:style-name="T61">1</text:span><text:span text:style-name="T62">0</text:span><text:span text:style-name="T63">名</text:span><text:span text:style-name="T64">(</text:span><text:span text:style-name="T65">含二專、三專及五年制專科四年級以上學生；惟不包括</text:span><text:span text:style-name="T66">研究所、夜間部、產學合作班、空大</text:span><text:span text:style-name="T67">、</text:span><text:span text:style-name="T68">空專、</text:span><text:span text:style-name="T69">教育推廣學分班、實習生、</text:span><text:span text:style-name="T70">交換學生</text:span><text:span text:style-name="T71">、</text:span><text:span text:style-name="T72">在職進修及學分補助費</text:span><text:span text:style-name="T73">等</text:span><text:span text:style-name="T74">之學生）。</text:span></text:p>
        </text:list-item>
        <text:list-item>
          <text:p text:style-name="P75"><text:span text:style-name="T76">每名新</text:span><text:span text:style-name="T77">臺</text:span><text:span text:style-name="T78">幣</text:span><text:span text:style-name="T79">貳萬伍仟元</text:span><text:span text:style-name="T80">整</text:span><text:span text:style-name="T81">。</text:span></text:p>
        </text:list-item>
      </text:list>
      <text:p text:style-name="P82">第4條</text:p>
      <text:p text:style-name="P83"><text:span text:style-name="T84"><text:s text:c="4"/></text:span><text:span text:style-name="T85">本獎學金</text:span><text:span text:style-name="T86">之實施</text:span><text:span text:style-name="T87">：</text:span><text:span text:style-name="T88">第一階段校內申請自</text:span><text:span text:style-name="T89">11</text:span><text:span text:style-name="T90">5</text:span><text:span text:style-name="T91">年9月</text:span><text:span text:style-name="T92">30</text:span><text:span text:style-name="T93">日起至</text:span><text:span text:style-name="T94">11</text:span><text:span text:style-name="T95">5</text:span><text:span text:style-name="T96">年</text:span><text:span text:style-name="T97">10</text:span><text:span text:style-name="T98">月</text:span><text:span text:style-name="T99">14</text:span><text:span text:style-name="T100">日</text:span><text:span text:style-name="T101">停</text:span><text:span text:style-name="T102">止受理，經由</text:span><text:span text:style-name="T103">就讀學校初審合格後，</text:span><text:span text:style-name="T104">統一由學校</text:span><text:span text:style-name="T105">於</text:span><text:span text:style-name="T106">10</text:span><text:span text:style-name="T107">月</text:span><text:span text:style-name="T108">1</text:span><text:span text:style-name="T109">9</text:span><text:span text:style-name="T110">日前(以郵戳為憑)送</text:span><text:span text:style-name="T111">雲林</text:span><text:span text:style-name="T112">縣政府指定承辦單位</text:span><text:span text:style-name="T113">-</text:span><text:span text:style-name="T114">文光國小</text:span><text:span text:style-name="T115">(地址:</text:span><text:span text:style-name="T116">雲林縣口湖鄉梧南村文光路100號</text:span><text:span text:style-name="T117">；聯繫窗口:</text:span><text:span text:style-name="T118">徐國峰主任</text:span><text:span text:style-name="T119">，聯絡電話:</text:span><text:span text:style-name="T120">0952</text:span><text:span text:style-name="T121">-</text:span><text:span text:style-name="T122">829396</text:span><text:span text:style-name="T123">彙整。</text:span></text:p>
      <text:p text:style-name="P124"><text:s text:c="4"/>第二階段由文光國小彙整完成後，於11月9日前(以郵戳為憑)寄達本會。第三階段由本會組成之審核委員會進行評選。本奬學金得獎名單預計115年12月31前公佈、發放。</text:p>
      <text:p text:style-name="P125"/>
      <text:p text:style-name="P126">第5條</text:p>
      <text:p text:style-name="P127"><text:s text:c="5"/>各學校推薦優秀自強學生申請本獎學金時應檢附下列證明文件，各項書表資料不論審查合格與否概不發還。</text:p>
      <text:list text:style-name="LFO3" text:continue-numbering="true">
        <text:list-item>
          <text:p text:style-name="P128">申請書乙份。</text:p>
        </text:list-item>
        <text:list-item>
          <text:p text:style-name="P129">學生證影本（正、反面，且須蓋有本學期註冊章，若無註冊章則請學校出具在學證明）。</text:p>
        </text:list-item>
        <text:list-item>
          <text:p text:style-name="P130">前一學年上下學期學業成績證明書（單）正本乙份（請載明分數並由學校加蓋證明章）。</text:p>
        </text:list-item>
        <text:list-item>
          <text:p text:style-name="P131">六個月內之戶籍謄本正本乙份。(勿附戶口名簿)</text:p>
        </text:list-item>
      </text:list>
      <text:p text:style-name="P132"><text:span text:style-name="T133">五</text:span><text:span text:style-name="T134">、</text:span><text:span text:style-name="T135">清寒證明</text:span><text:span text:style-name="T136">：</text:span><text:span text:style-name="T137">二擇一</text:span></text:p>
      <text:list text:style-name="LFO5" text:continue-numbering="true">
        <text:list-item>
          <text:p text:style-name="P138">鄉（鎮、市）公所出具之(中)低收入戶證明。</text:p>
        </text:list-item>
        <text:list-item>
          <text:p text:style-name="P139">未達鄉（鎮、市）公所(中)低收入戶資格但家境確實清寒者，可經由學校證明而推薦。</text:p>
        </text:list-item>
      </text:list>
      <text:p text:style-name="P140"><text:span text:style-name="T141">*</text:span><text:span text:style-name="T142">申請書及學校</text:span><text:span text:style-name="T143">推薦函可</text:span><text:span text:style-name="T144">自本會網站下載(</text:span>https://kenda.org.tw/elementor-9777/<text:span text:style-name="T145">)</text:span></text:p>
      <text:p text:style-name="P146">第6條</text:p>
      <text:p text:style-name="P147"><text:s text:c="6"/>審核委員會由縣政府偕同本會共同組成，本會董事長擔任主任委員，本<text:s/>會與縣、市政府各推薦數人為審核委員。</text:p>
      <text:p text:style-name="P148">第7條</text:p>
      <text:p text:style-name="P149"><text:s text:c="2"/>本辦法自發布日實施，本會得視需要修改之。</text:p>
      <text:p text:style-name="P150"/>
      <text:p text:style-name="P151"/>
      <text:p text:style-name="P152"><draw:frame draw:style-name="a0" draw:name="圖片 1" text:anchor-type="as-char" svg:x="0in" svg:y="0in" svg:width="1.01147in" svg:height="1.00507in" style:rel-width="scale" style:rel-height="scale"><draw:image xlink:href="media/image1.png" xlink:type="simple" xlink:show="embed" xlink:actuate="onLoad"/><svg:title/><svg:desc/></draw:frame></text:p>
      <text:p text:style-name="P153"><text:span text:style-name="T154"><text:s text:c="8"/></text:span><text:span text:style-name="T155">e-mail：sching@kenda.com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font-weight="normal" style:font-weight-asian="normal" fo:font-style="normal" style:font-style-asian="normal" style:use-window-font-color="true" fo:language="en" fo:country="US"/>
    </style:style>
    <style:style style:name="WW_CharLFO4LVL1" style:family="text">
      <style:text-properties fo:font-weight="normal" style:font-weight-asian="normal" fo:font-style="normal" style:font-style-asian="normal" style:use-window-font-color="true" fo:language="en" fo:country="US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8861in" fo:margin-bottom="1in" fo:margin-right="0.78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ching[曾秀卿]</meta:initial-creator>
    <dc:creator>教育處-學務管理科</dc:creator>
    <meta:creation-date>2026-09-01T06:05:00Z</meta:creation-date>
    <dc:date>2026-09-01T06:08:00Z</dc:date>
    <meta:print-date>2024-08-23T03:05:00Z</meta:print-date>
    <meta:template xlink:href="Normal.dotm" xlink:type="simple"/>
    <meta:editing-cycles>5</meta:editing-cycles>
    <meta:editing-duration>PT240S</meta:editing-duration>
    <meta:document-statistic meta:page-count="1" meta:paragraph-count="2" meta:word-count="177" meta:character-count="1190" meta:row-count="8" meta:non-whitespace-character-count="1015"/>
  </office:meta>
</office:document-meta>
</file>